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BC000003DC340C2D767CCCF414.png" manifest:media-type="image/png"/>
  <manifest:file-entry manifest:full-path="Pictures/10000000000002BC000003DBBD1AC5DEEC7D6076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Figura1" text:anchor-type="paragraph" svg:width="17cm" svg:height="23.994cm" draw:z-index="0"><draw:image xlink:href="Pictures/10000000000002BC000003DC340C2D767CCCF414.png" xlink:type="simple" xlink:show="embed" xlink:actuate="onLoad"/></draw:frame></text:p>
      <text:p text:style-name="Standard"/>
      <text:p text:style-name="Standard"/>
      <text:p text:style-name="Standard"/>
      <text:p text:style-name="Standard"><draw:frame draw:style-name="fr1" draw:name="Figura2" text:anchor-type="paragraph" svg:width="17cm" svg:height="23.969cm" draw:z-index="1"><draw:image xlink:href="Pictures/10000000000002BC000003DBBD1AC5DEEC7D6076.png" xlink:type="simple" xlink:show="embed" xlink:actuate="onLoad"/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AR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AR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6-21T11:49:23.077000000</meta:creation-date>
    <dc:date>2018-06-21T11:53:27.273000000</dc:date>
    <meta:editing-duration>PT4M4S</meta:editing-duration>
    <meta:editing-cycles>1</meta:editing-cycles>
    <meta:document-statistic meta:table-count="0" meta:image-count="2" meta:object-count="0" meta:page-count="2" meta:paragraph-count="0" meta:word-count="0" meta:character-count="0" meta:non-whitespace-character-count="0"/>
    <meta:generator>LibreOffice/5.3.2.2$Windows_x86 LibreOffice_project/6cd4f1ef626f15116896b1d8e1398b56da0d0ee1</meta:generator>
  </office:meta>
</office:document-meta>
</file>